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20pt" style:font-size-asian="20pt" style:font-size-complex="20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T5" style:parent-style-name="預設段落字型" style:family="text">
      <style:text-properties style:font-name="標楷體" style:font-name-asian="標楷體" fo:font-weight="bold" style:font-weight-asian="bold" fo:font-size="18pt" style:font-size-asian="18pt" style:font-size-complex="18pt"/>
    </style:style>
    <style:style style:name="P6" style:parent-style-name="Standard" style:family="paragraph">
      <style:text-properties style:font-name="標楷體" style:font-name-asian="標楷體" fo:font-weight="bold" style:font-weight-asian="bold" style:font-weight-complex="bold" fo:font-size="14pt" style:font-size-asian="14pt" style:font-size-complex="14pt"/>
    </style:style>
    <style:style style:name="P7" style:parent-style-name="Standard" style:family="paragraph">
      <style:paragraph-properties fo:text-align="justify"/>
      <style:text-properties style:font-name="標楷體" style:font-name-asian="標楷體" fo:font-size="14pt" style:font-size-asian="14pt" style:font-size-complex="14pt"/>
    </style:style>
    <style:style style:name="P8" style:parent-style-name="Standard" style:family="paragraph">
      <style:paragraph-properties fo:text-align="justify"/>
      <style:text-properties style:font-name="標楷體" style:font-name-asian="標楷體" fo:font-size="14pt" style:font-size-asian="14pt" style:font-size-complex="14pt"/>
    </style:style>
    <style:style style:name="P9" style:parent-style-name="Textbody" style:list-style-name="LFO1" style:family="paragraph">
      <style:paragraph-properties fo:text-align="justify" fo:line-height="0.3611in" fo:margin-left="0.5in" fo:text-indent="-0.5in">
        <style:tab-stops>
          <style:tab-stop style:type="left" style:position="0in"/>
        </style:tab-stops>
      </style:paragraph-properties>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P26" style:parent-style-name="Textbody" style:list-style-name="LFO1" style:family="paragraph">
      <style:paragraph-properties fo:text-align="justify" fo:line-height="0.3611in" fo:margin-left="0.5in" fo:text-indent="-0.5in">
        <style:tab-stops>
          <style:tab-stop style:type="left" style:position="0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本文" style:list-style-name="LFO1" style:family="paragraph">
      <style:paragraph-properties fo:line-height="0.3611in" fo:margin-left="0.5in" fo:text-indent="-0.5in">
        <style:tab-stops>
          <style:tab-stop style:type="left" style:position="-0.5in"/>
          <style:tab-stop style:type="left" style:position="0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本文" style:list-style-name="LFO1" style:family="paragraph">
      <style:paragraph-properties fo:line-height="0.3611in" fo:margin-left="0.5in" fo:text-indent="-0.5in">
        <style:tab-stops>
          <style:tab-stop style:type="left" style:position="-0.5in"/>
          <style:tab-stop style:type="left" style:position="0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P39" style:parent-style-name="本文" style:list-style-name="LFO1" style:family="paragraph">
      <style:paragraph-properties fo:text-align="justify" fo:line-height="0.3611in" fo:margin-left="0.5in" fo:text-indent="-0.5in">
        <style:tab-stops>
          <style:tab-stop style:type="left" style:position="-0.5in"/>
          <style:tab-stop style:type="left" style:position="0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本文" style:list-style-name="LFO1" style:family="paragraph">
      <style:paragraph-properties fo:text-align="justify" fo:line-height="0.3611in" fo:margin-left="0.5in" fo:text-indent="-0.5in">
        <style:tab-stops>
          <style:tab-stop style:type="left" style:position="-0.5in"/>
          <style:tab-stop style:type="left" style:position="0in"/>
        </style:tab-stops>
      </style:paragraph-properties>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Textbody" style:family="paragraph">
      <style:paragraph-properties fo:line-height="0.3611in">
        <style:tab-stops>
          <style:tab-stop style:type="left" style:position="0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Textbody" style:family="paragraph">
      <style:paragraph-properties fo:line-height="0.3611in">
        <style:tab-stops>
          <style:tab-stop style:type="left" style:position="0in"/>
        </style:tab-stops>
      </style:paragraph-properties>
    </style:style>
    <style:style style:name="P46" style:parent-style-name="Standard" style:family="paragraph">
      <style:paragraph-properties fo:text-indent="0.393in"/>
      <style:text-properties style:font-name="標楷體" style:font-name-asian="標楷體" fo:font-size="14pt" style:font-size-asian="14pt" style:font-size-complex="14pt"/>
    </style:style>
    <style:style style:name="P47" style:parent-style-name="Standard" style:family="paragraph">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text:s text:c="11"/></text:span><text:span text:style-name="T3"><text:s text:c="7"/></text:span><text:span text:style-name="T4"><text:s/></text:span><text:span text:style-name="T5">【給家長的一封信】</text:span></text:p>
      <text:p text:style-name="P6">親愛的家長您好：</text:p>
      <text:p text:style-name="P7"><text:s text:c="4"/>守護孩子健康成長是新北市政府一直以來的責任。為了讓每位在新北市的孩子，每天都能吃得安心、吃得開心，新北市政府特別推動「免費營養午餐」，提供孩子在校期間都能公平享有一樣的午餐品質。</text:p>
      <text:p text:style-name="P8"><text:s text:c="3"/>「免費營養午餐」之政策，主要辦理方式為全面在校用餐五天，以下是關於留校用餐的相關注意事項，請您多加配合：</text:p>
      <text:p text:style-name="Standard"/>
      <text:list text:style-name="LFO1" text:continue-numbering="true">
        <text:list-item>
          <text:p text:style-name="P9"><text:span text:style-name="T10">115</text:span><text:span text:style-name="T11">年</text:span><text:span text:style-name="T12">8</text:span><text:span text:style-name="T13">月</text:span><text:span text:style-name="T14">31</text:span><text:span text:style-name="T15">日起，新北市推動每餐定額補助</text:span><text:span text:style-name="T16">75</text:span><text:span text:style-name="T17">元</text:span><text:span text:style-name="T18">(</text:span><text:span text:style-name="T19">原有收費補助</text:span><text:span text:style-name="T20">60</text:span><text:span text:style-name="T21">元及食材補助</text:span><text:span text:style-name="T22">15</text:span><text:span text:style-name="T23">元</text:span><text:span text:style-name="T24">)</text:span><text:span text:style-name="T25">，讓每位孩子都能享有一致之餐點品質。</text:span></text:p>
        </text:list-item>
        <text:list-item>
          <text:p text:style-name="P26"><text:span text:style-name="T27">為強化學生餐食照護，本市推動全面在校用餐</text:span><text:span text:style-name="T28">5</text:span><text:span text:style-name="T29">天，如為半天課則用餐完畢後再放學，家裡的寶貝如果不留校用餐，學校可以彈性處理個別需求，惟不另外辦理退費作業。</text:span></text:p>
        </text:list-item>
        <text:list-item>
          <text:p text:style-name="P30"><text:span text:style-name="T31">考量部分學生有特殊用餐需求</text:span><text:span text:style-name="T32">(</text:span><text:span text:style-name="T33">如素食</text:span><text:span text:style-name="T34">)</text:span><text:span text:style-name="T35">，本局已請各校考量用餐學生之權益，協助辦理餐點之處理。</text:span></text:p>
        </text:list-item>
        <text:list-item>
          <text:p text:style-name="P36"><text:span text:style-name="T37">免費營養午餐以實際上課日（星期一至</text:span><text:span text:style-name="T38">星期五）計算（不含寒、暑假）。</text:span></text:p>
        </text:list-item>
        <text:list-item>
          <text:p text:style-name="P39"><text:span text:style-name="T40">本案僅辦理午餐補助，其餘餐點不在本次補助範圍，另外為減少食物浪費，請家中的寶貝如果不到校用餐，務必依學校規定時間提前告知學校，俾利校方調整餐食份數，讓我們一起為地球盡一份心力。</text:span></text:p>
        </text:list-item>
        <text:list-item>
          <text:p text:style-name="P41"><text:span text:style-name="T42">弱勢學生寒暑假依原有模式提供午餐補助，低收入戶之學生不論是否到校均可獲得便利商店午餐券或由學校免費供餐，其他符合本市弱勢學生午餐補助資格者，於寒暑假期間到校上課且學校有供餐者，得補助午餐費。</text:span></text:p>
        </text:list-item>
      </text:list>
      <text:p text:style-name="P43"><text:span text:style-name="T44">本項補助非屬政府法定福利措施，實為本市照顧家庭學童身心健康發展之美意，因經費編列不易，請各位家長一起向孩子推動惜食精神。</text:span></text:p>
      <text:p text:style-name="P45"/>
      <text:p text:style-name="P46">敬祝<text:s/></text:p>
      <text:p text:style-name="P47">闔家安康<text:s text:c="11"/></text:p>
      <text:p text:style-name="Standard"><text:span text:style-name="T48"><text:s text:c="34"/></text:span><text:span text:style-name="T49">新北市政府教育局</text:span><text:span text:style-name="T50"><text:s/></text:span><text:span text:style-name="T51">關心您</text:span><text:span text:style-name="T52"><text:s/>115</text:span><text:span text:style-name="T53">年</text:span><text:span text:style-name="T54">8</text:span><text:span text:style-name="T55">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給家長的一封信】</dc:title>
    <meta:initial-creator>蘇柏宇</meta:initial-creator>
    <dc:creator>Owner</dc:creator>
    <meta:creation-date>2026-08-25T09:52:00Z</meta:creation-date>
    <dc:date>2026-08-25T09:52:00Z</dc:date>
    <meta:print-date>2017-01-20T08:46:00Z</meta:print-date>
    <meta:template xlink:href="Normal" xlink:type="simple"/>
    <meta:editing-cycles>2</meta:editing-cycles>
    <meta:editing-duration>PT60S</meta:editing-duration>
    <meta:document-statistic meta:page-count="1" meta:paragraph-count="1" meta:word-count="108" meta:character-count="727" meta:row-count="5" meta:non-whitespace-character-count="620"/>
  </office:meta>
</office:document-meta>
</file>